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 svg:font-family="'Courier New'" style:font-family-generic="modern"/>
    <style:font-face style:name="Courier New1"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automatic-styles>
    <style:style style:name="Table1" style:family="table">
      <style:table-properties style:width="6.0833in" fo:margin-left="-0.0417in" table:align="left" style:writing-mode="lr-tb"/>
    </style:style>
    <style:style style:name="Table1.A" style:family="table-column">
      <style:table-column-properties style:column-width="0.6493in"/>
    </style:style>
    <style:style style:name="Table1.B" style:family="table-column">
      <style:table-column-properties style:column-width="3.8604in"/>
    </style:style>
    <style:style style:name="Table1.C" style:family="table-column">
      <style:table-column-properties style:column-width="1.5736in"/>
    </style:style>
    <style:style style:name="Table1.1" style:family="table-row">
      <style:table-row-properties style:keep-together="true"/>
    </style:style>
    <style:style style:name="Table1.A1" style:family="table-cell">
      <style:table-cell-properties style:vertical-align="middle" fo:padding="0.0104in" fo:border-left="0.0069in solid #000000" fo:border-right="none" fo:border-top="0.0069in solid #000000" fo:border-bottom="0.0069in solid #000000"/>
    </style:style>
    <style:style style:name="Table1.C1" style:family="table-cell">
      <style:table-cell-properties style:vertical-align="middle" fo:padding="0.0104in" fo:border="0.0069in solid #000000"/>
    </style:style>
    <style:style style:name="Table1.A2" style:family="table-cell">
      <style:table-cell-properties style:vertical-align="middle" fo:padding="0.0104in" fo:border-left="0.0069in solid #000000" fo:border-right="none" fo:border-top="none" fo:border-bottom="0.0069in solid #000000"/>
    </style:style>
    <style:style style:name="Table1.C2" style:family="table-cell">
      <style:table-cell-properties style:vertical-align="middle" fo:padding="0.0104in" fo:border-left="0.0069in solid #000000" fo:border-right="0.0069in solid #000000" fo:border-top="none" fo:border-bottom="0.0069in solid #000000"/>
    </style:style>
    <style:style style:name="Table2" style:family="table">
      <style:table-properties style:width="6.0833in" fo:margin-left="-0.0417in" table:align="left" style:writing-mode="lr-tb"/>
    </style:style>
    <style:style style:name="Table2.A" style:family="table-column">
      <style:table-column-properties style:column-width="0.5569in"/>
    </style:style>
    <style:style style:name="Table2.B" style:family="table-column">
      <style:table-column-properties style:column-width="5.5264in"/>
    </style:style>
    <style:style style:name="Table2.1" style:family="table-row">
      <style:table-row-properties style:keep-together="true"/>
    </style:style>
    <style:style style:name="Table2.A1" style:family="table-cell">
      <style:table-cell-properties style:vertical-align="middle" fo:padding="0.0104in" fo:border-left="0.0069in solid #000000" fo:border-right="none" fo:border-top="0.0069in solid #000000" fo:border-bottom="0.0069in solid #000000"/>
    </style:style>
    <style:style style:name="Table2.B1" style:family="table-cell">
      <style:table-cell-properties style:vertical-align="middle" fo:padding="0.0104in" fo:border="0.0069in solid #000000"/>
    </style:style>
    <style:style style:name="Table2.A2" style:family="table-cell">
      <style:table-cell-properties style:vertical-align="middle" fo:padding="0.0104in" fo:border-left="0.0069in solid #000000" fo:border-right="none" fo:border-top="none" fo:border-bottom="0.0069in solid #000000"/>
    </style:style>
    <style:style style:name="Table2.B2" style:family="table-cell">
      <style:table-cell-properties style:vertical-align="middle" fo:padding="0.0104in" fo:border-left="0.0069in solid #000000" fo:border-right="0.0069in solid #000000" fo:border-top="none" fo:border-bottom="0.0069in solid #000000"/>
    </style:style>
    <style:style style:name="Table3" style:family="table">
      <style:table-properties style:width="6.0833in" fo:margin-left="-0.0417in" table:align="left" style:writing-mode="lr-tb"/>
    </style:style>
    <style:style style:name="Table3.A" style:family="table-column">
      <style:table-column-properties style:column-width="0.6868in"/>
    </style:style>
    <style:style style:name="Table3.B" style:family="table-column">
      <style:table-column-properties style:column-width="5.3965in"/>
    </style:style>
    <style:style style:name="Table3.1" style:family="table-row">
      <style:table-row-properties style:keep-together="true"/>
    </style:style>
    <style:style style:name="Table3.A1" style:family="table-cell">
      <style:table-cell-properties style:vertical-align="middle" fo:padding="0.0104in" fo:border-left="0.0069in solid #000000" fo:border-right="none" fo:border-top="0.0069in solid #000000" fo:border-bottom="0.0069in solid #000000"/>
    </style:style>
    <style:style style:name="Table3.B1" style:family="table-cell">
      <style:table-cell-properties style:vertical-align="middle" fo:padding="0.0104in" fo:border="0.0069in solid #000000"/>
    </style:style>
    <style:style style:name="Table3.A2" style:family="table-cell">
      <style:table-cell-properties style:vertical-align="middle" fo:padding="0.0104in" fo:border-left="0.0069in solid #000000" fo:border-right="none" fo:border-top="none" fo:border-bottom="0.0069in solid #000000"/>
    </style:style>
    <style:style style:name="Table3.B2" style:family="table-cell">
      <style:table-cell-properties style:vertical-align="middle" fo:padding="0.0104in" fo:border-left="0.0069in solid #000000" fo:border-right="0.0069in solid #000000" fo:border-top="none" fo:border-bottom="0.0069in solid #000000"/>
    </style:style>
    <style:style style:name="Table4" style:family="table">
      <style:table-properties style:width="6.0833in" fo:margin-left="-0.0417in" table:align="left" style:writing-mode="lr-tb"/>
    </style:style>
    <style:style style:name="Table4.A" style:family="table-column">
      <style:table-column-properties style:column-width="0.7375in"/>
    </style:style>
    <style:style style:name="Table4.B" style:family="table-column">
      <style:table-column-properties style:column-width="5.3458in"/>
    </style:style>
    <style:style style:name="Table4.1" style:family="table-row">
      <style:table-row-properties style:keep-together="true"/>
    </style:style>
    <style:style style:name="Table4.A1" style:family="table-cell">
      <style:table-cell-properties style:vertical-align="middle" fo:padding="0.0104in" fo:border-left="0.0069in solid #000000" fo:border-right="none" fo:border-top="0.0069in solid #000000" fo:border-bottom="0.0069in solid #000000"/>
    </style:style>
    <style:style style:name="Table4.B1" style:family="table-cell">
      <style:table-cell-properties style:vertical-align="middle" fo:padding="0.0104in" fo:border="0.0069in solid #000000"/>
    </style:style>
    <style:style style:name="Table4.A2" style:family="table-cell">
      <style:table-cell-properties style:vertical-align="middle" fo:padding="0.0104in" fo:border-left="0.0069in solid #000000" fo:border-right="none" fo:border-top="none" fo:border-bottom="0.0069in solid #000000"/>
    </style:style>
    <style:style style:name="Table4.B2" style:family="table-cell">
      <style:table-cell-properties style:vertical-align="middle" fo:padding="0.0104in" fo:border-left="0.0069in solid #000000" fo:border-right="0.0069in solid #000000" fo:border-top="none" fo:border-bottom="0.0069in solid #000000"/>
    </style:style>
    <style:style style:name="P1" style:family="paragraph" style:parent-style-name="Heading_20_3" style:master-page-name="Standard"/>
    <style:style style:name="P2" style:family="paragraph" style:parent-style-name="Standard" style:list-style-name="WW8Num2"/>
    <style:style style:name="P3" style:family="paragraph" style:parent-style-name="Standard">
      <style:paragraph-properties fo:text-align="center" style:justify-single-word="false" style:snap-to-layout-grid="false"/>
      <style:text-properties fo:font-style="italic" fo:font-weight="bold" style:font-style-asian="italic" style:font-weight-asian="bold" style:font-style-complex="italic" style:font-weight-complex="bold"/>
    </style:style>
    <style:style style:name="P4" style:family="paragraph" style:parent-style-name="Standard">
      <style:paragraph-properties fo:text-align="center" style:justify-single-word="false" style:snap-to-layout-grid="false"/>
      <style:text-properties fo:font-weight="bold" style:font-weight-asian="bold" style:font-weight-complex="bold"/>
    </style:style>
    <style:style style:name="P5" style:family="paragraph" style:parent-style-name="Standard">
      <style:paragraph-properties style:snap-to-layout-grid="false"/>
    </style:style>
    <style:style style:name="P6" style:family="paragraph" style:parent-style-name="Standard">
      <style:paragraph-properties style:snap-to-layout-grid="false"/>
      <style:text-properties fo:font-size="10pt" style:font-size-asian="10pt" style:font-size-complex="10pt"/>
    </style:style>
    <style:style style:name="P7" style:family="paragraph" style:parent-style-name="Standard">
      <style:paragraph-properties style:snap-to-layout-grid="false"/>
      <style:text-properties fo:font-style="italic" style:font-style-asian="italic" style:font-style-complex="italic"/>
    </style:style>
    <style:style style:name="P8" style:family="paragraph" style:parent-style-name="Standard">
      <style:text-properties text:display="true"/>
    </style:style>
    <style:style style:name="P9" style:family="paragraph" style:parent-style-name="Standard" style:list-style-name="WW8Num1"/>
    <style:style style:name="T1" style:family="text">
      <style:text-properties fo:font-style="italic" style:font-style-asian="italic" style:font-style-complex="italic"/>
    </style:style>
    <style:style style:name="T2" style:family="text">
      <style:text-properties style:font-name="Courier New" fo:font-size="11pt" style:font-size-asian="11pt" style:font-name-complex="Courier New" style:font-size-complex="11pt"/>
    </style:style>
    <text:list-style style:name="L1">
      <text:list-level-style-number text:level="1" style:num-format="">
        <style:list-level-properties text:min-label-distance="0.15in"/>
      </text:list-level-style-number>
      <text:list-level-style-number text:level="2" style:num-format="">
        <style:list-level-properties text:min-label-distance="0.15in"/>
      </text:list-level-style-number>
      <text:list-level-style-number text:level="3" style:num-format="">
        <style:list-level-properties text:min-label-distance="0.15in"/>
      </text:list-level-style-number>
      <text:list-level-style-number text:level="4" style:num-format="">
        <style:list-level-properties text:min-label-distance="0.15in"/>
      </text:list-level-style-number>
      <text:list-level-style-number text:level="5" style:num-format="">
        <style:list-level-properties text:min-label-distance="0.15in"/>
      </text:list-level-style-number>
      <text:list-level-style-number text:level="6" style:num-format="">
        <style:list-level-properties text:min-label-distance="0.15in"/>
      </text:list-level-style-number>
      <text:list-level-style-number text:level="7" style:num-format="">
        <style:list-level-properties text:min-label-distance="0.15in"/>
      </text:list-level-style-number>
      <text:list-level-style-number text:level="8" style:num-format="">
        <style:list-level-properties text:min-label-distance="0.15in"/>
      </text:list-level-style-number>
      <text:list-level-style-number text:level="9" style:num-format="">
        <style:list-level-properties text:min-label-distance="0.15in"/>
      </text:list-level-style-number>
      <text:list-level-style-number text:level="10" style:num-format="">
        <style:list-level-properties text:min-label-distance="0.15in"/>
      </text:list-level-style-number>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1" text:outline-level="3">1.4.2 - Basic SystemTap syntax and control structures</text:h>
      <text:p text:style-name="Standard">The output of the odds-evens example is slightly different than shown. <text:s/>It should be:</text:p>
      <text:p text:style-name="Standard"/>
      <text:p text:style-name="Standard"><text:span text:style-name="HTML_20_Typewriter">odds[0] = 1</text:span></text:p>
      <text:p text:style-name="Standard"><text:span text:style-name="HTML_20_Typewriter">odds[1] = 3</text:span></text:p>
      <text:p text:style-name="Standard"><text:span text:style-name="HTML_20_Typewriter">odds[3] = 7</text:span></text:p>
      <text:p text:style-name="Standard"><text:span text:style-name="HTML_20_Typewriter">odds[4] = 9</text:span></text:p>
      <text:p text:style-name="Standard"><text:span text:style-name="HTML_20_Typewriter">evens[4] = 8</text:span></text:p>
      <text:p text:style-name="Standard"><text:span text:style-name="HTML_20_Typewriter">evens[2] = 4</text:span></text:p>
      <text:p text:style-name="Standard"><text:span text:style-name="HTML_20_Typewriter">evens[1] = 2</text:span></text:p>
      <text:p text:style-name="Standard"><text:span text:style-name="HTML_20_Typewriter">evens[0] = 0</text:span></text:p>
      <text:p text:style-name="Standard"/>
      <text:p text:style-name="Standard">The last paragraph in this section should simple say "Note that all variable types are inferred, and that all locals and globals are initialized." <text:s/>The part about array elements that are set to 0 or NULL being treated as deleted is no longer true.</text:p>
      <text:h text:style-name="Heading_20_3" text:outline-level="3">1.6 - Safety and Security</text:h>
      <text:p text:style-name="Standard">The MAXMAPENTRIES should be changed to read as follows:</text:p>
      <text:p text:style-name="Standard">MAXMAPENTRIES - Maximum number of rows in an array if the array size is not specified explicitly when declared. <text:s/>The default is 2048.</text:p>
      <text:h text:style-name="Heading_20_3" text:outline-level="3">3.1 - Probe definitions</text:h>
      <text:p text:style-name="Standard">Minor nit... Change "stapprobes(5) manual pages" to "stapprobes(5) man pages".</text:p>
      <text:h text:style-name="Heading_20_3" text:outline-level="3">3.3 - Variables</text:h>
      <text:p text:style-name="Standard">Last paragraph... Change "regardless of in which script file they are found" to "regardless of the script file in which they are found". <text:s/>Change "such as due to multiple probe handlers" to "such as multiple probe handlers".</text:p>
      <text:h text:style-name="Heading_20_3" text:outline-level="3">3.5 - Embedded C</text:h>
      <text:p text:style-name="Standard">Mentions "see safety.tex". <text:s/>What does this refer to? <text:s/>I can't find it.</text:p>
      <text:h text:style-name="Heading_20_3" text:outline-level="3">3.6 - Embedded C functions</text:h>
      <text:p text:style-name="Standard">Insert the following after the sentence that ends "...so this is an advanced technique."</text:p>
      <text:p text:style-name="Standard"/>
      <text:p text:style-name="Standard">"Be especially careful when dereferencing pointers. <text:s/>Use the kread() macro to dereference any pointers that could potentially be invalid. <text:s/>If you're not sure, error on the side of caution and use kread(). <text:s/>Also note that all SystemTap functions and probes run with interrupts disabled, thus you cannot call functions that might sleep from within embedded C."</text:p>
      <text:h text:style-name="Heading_20_3" text:outline-level="3">4.1 - General systax</text:h>
      <text:p text:style-name="Standard">3rd paragraph, 2nd sentence - change "event is occurs" to "event occurs".</text:p>
      <text:h text:style-name="Heading_20_3" text:outline-level="3">4.1.2 - Suffixes: .entry, .return</text:h>
      <text:p text:style-name="Standard">Remove reference to .entry. <text:s/>It's not supported. <text:s text:c="2"/>The absence of a suffix implies .entry.</text:p>
      <text:h text:style-name="Heading_20_3" text:outline-level="3">4.2 - Built-in probe point types (DWARF probes)</text:h>
      <text:p text:style-name="Standard">2nd bullet - ends with "... as the $return context variable." <text:s/>Add "The entry parameters are also available, though the function may have changed their values."</text:p>
      <text:p text:style-name="Standard"/>
      <text:p text:style-name="Standard">Paragraph that begins "In the following probe descriptions..." the word "identifies" is misspelled.</text:p>
      <text:p text:style-name="Standard"/>
      <text:p text:style-name="Standard">Paragraph that begins "Some of the source-level variables..." - 2nd sentence - Change "question mark" to "dollar sign".</text:p>
      <text:h text:style-name="Heading_20_3" text:outline-level="3">4.2.2 - kernel.inline</text:h>
      <text:p text:style-name="Standard">The example isn't a real example. <text:s/>Change it to:</text:p>
      <text:p text:style-name="Standard"/>
      <text:p text:style-name="Standard"><text:span text:style-name="HTML_20_Typewriter">kernel.inline("path_to_nameidata")</text:span></text:p>
      <text:p text:style-name="Standard"><text:span text:style-name="HTML_20_Typewriter">kernel.inline("path_to_nameidata@fs/namei.c")</text:span></text:p>
      <text:h text:style-name="Heading_20_3" text:outline-level="3">4.4 - Timer probes</text:h>
      <text:p text:style-name="Standard">2nd paragraph, last sentence - Change "run concurrently multiple processors" to "run concurrently on multiple processors".</text:p>
      <text:p text:style-name="Standard"/>
      <text:p text:style-name="Standard">4th paragraph, change units of time as follows:</text:p>
      <text:list text:style-name="WW8Num2">
        <text:list-item>
          <text:p text:style-name="P2">(sec) should be (s or sec)</text:p>
        </text:list-item>
        <text:list-item>
          <text:p text:style-name="P2">(msec) should be (ms or msec)</text:p>
        </text:list-item>
        <text:list-item>
          <text:p text:style-name="P2">(usec) should be (us or usec)</text:p>
        </text:list-item>
        <text:list-item>
          <text:p text:style-name="P2">(nsec) should be (ns or nsec)</text:p>
        </text:list-item>
        <text:list-item>
          <text:p text:style-name="P2">(Hz) should be (hz)</text:p>
        </text:list-item>
      </text:list>
      <text:h text:style-name="Heading_20_3" text:outline-level="3">4.5 - Return probes</text:h>
      <text:p text:style-name="Standard">Insert before the last sentence: "The entry parameters are also accessible in the return probe's context, though their values may have been changed by the function."</text:p>
      <text:h text:style-name="Heading_20_3" text:outline-level="3">4.6.1 - begin</text:h>
      <text:p text:style-name="Standard">Change last sentence to: "All global variables must be declared prior to this point."</text:p>
      <text:h text:style-name="Heading_20_3" text:outline-level="3">5.6.1 - Binary string operators</text:h>
      <text:p text:style-name="Standard">Two sections got accidentally merged into one. <text:s/>Heading should be "Binary numeric operators", follow by the line "* / % + - &gt;&gt; ...". <text:s text:c="2"/>Then insert a new heading "Binary string operators" before ". <text:s/>(string contenation)".</text:p>
      <text:h text:style-name="Heading_20_3" text:outline-level="3">5.8.3 - Conditions based on architecture: arch</text:h>
      <text:p text:style-name="Standard">Add the following sentence to the end of the paragraph: "The currently supported architecture strings are i386, i686, x86_64, ia64, s390x and ppc64."</text:p>
      <text:h text:style-name="Heading_20_3" text:outline-level="3">6.0.6 - - (delete) &lt;name&gt;</text:h>
      <text:p text:style-name="Standard">Remove this section.</text:p>
      <text:h text:style-name="Heading_20_3" text:outline-level="3">6.0.12 - Use of plus (+) or minus (-) suffix for ascending or descending order</text:h>
      <text:p text:style-name="Standard">Remove this section</text:p>
      <text:h text:style-name="Heading_20_3" text:outline-level="3">6.0.13 - goto</text:h>
      <text:p text:style-name="Standard">Remove this section.</text:p>
      <text:h text:style-name="Heading_20_3" text:outline-level="3">6.0.17 - return</text:h>
      <text:p text:style-name="Standard">Change "value of the function is not reserved" to "value of the function is not returned".</text:p>
      <text:h text:style-name="Heading_20_3" text:outline-level="3">7 - Associative Arrays</text:h>
      <text:p text:style-name="Standard">Change "a comma-separated list of index expressions" to "a comma-separated list of up to five index expressions".</text:p>
      <text:h text:style-name="Heading_20_3" text:outline-level="3">7.2 - Types of values</text:h>
      <text:p text:style-name="Standard">Replace everything in this section (including examples) with the following:</text:p>
      <text:p text:style-name="Standard"/>
      <text:p text:style-name="Standard">Array elements may be set to a number or a string. <text:s/>The type must be consistent throughout the use of the array. <text:s/>The first assignment to the array defines the elements type. <text:s/>Unset array elements may be fetched and return a null value (zero or empty string) as appropriate, but they are not seen by a membership test.</text:p>
      <text:h text:style-name="Heading_20_3" text:outline-level="3">7.3 - Number and types of indexes</text:h>
      <text:p text:style-name="Standard">Remove this section.</text:p>
      <text:h text:style-name="Heading_20_3" text:outline-level="3">7.4 - Array capacity</text:h>
      <text:p text:style-name="Standard">Replace all text in this section with the following:</text:p>
      <text:p text:style-name="Standard"/>
      <text:p text:style-name="Standard">Array sizes can be specified explicitly or allowed to default to the maximum size as defined by MAXMAPENTRIES. <text:s/>See Section 1.6 on page 10 for details on changing MAXMAPENTRIES<text:tab/>to suit your needs.</text:p>
      <text:p text:style-name="Standard"/>
      <text:p text:style-name="Standard">You explicitly specify the size of an array as follows:</text:p>
      <text:p text:style-name="Standard"/>
      <text:p text:style-name="Standard"><text:span text:style-name="HTML_20_Typewriter">global ARRAY[&lt;size&gt;]</text:span></text:p>
      <text:p text:style-name="Standard"/>
      <text:p text:style-name="Standard">If you leave off [&lt;size&gt;], the array is created to hold MAXMAPENTRIES number of elements.</text:p>
      <text:h text:style-name="Heading_20_3" text:outline-level="3">8.3.1 through 8.3.5</text:h>
      <text:p text:style-name="Standard">Remove all occurrences of "integer". <text:s/>It's unnecessary.</text:p>
      <text:h text:style-name="Heading_20_3" text:outline-level="3">9.1.4 - printf</text:h>
      <text:p text:style-name="Standard"/>
      <text:p text:style-name="Standard">There are a several differences between SystemTap's version of printf and C's version. <text:s/>I don't think it's sufficient to say "similar to those of C." <text:s text:c="2"/>Add the following new section after the paragraph that ends "...for type by the translator."</text:p>
      <text:p text:style-name="Standard"/>
      <text:p text:style-name="Standard">---- NEW SECTION ---</text:p>
      <text:p text:style-name="Standard"/>
      <text:p text:style-name="Standard">The formatting string can contain tags that are defined as follows:</text:p>
      <text:p text:style-name="Standard"/>
      <text:p text:style-name="Standard"><text:span text:style-name="HTML_20_Typewriter">%[flags][width][.precision][length]specifier</text:span></text:p>
      <text:p text:style-name="Standard"/>
      <text:p text:style-name="Standard">Where <text:span text:style-name="T1">specifier</text:span> is required and defines the type and the interpretation of the value of the corresponding argument:</text:p>
      <text:p text:style-name="Standard"/>
      <table:table table:name="Table1" table:style-name="Table1">
        <table:table-column table:style-name="Table1.A"/>
        <table:table-column table:style-name="Table1.B"/>
        <table:table-column table:style-name="Table1.C"/>
        <table:table-row table:style-name="Table1.1">
          <table:table-cell table:style-name="Table1.A1" office:value-type="string">
            <text:p text:style-name="P3">specifier</text:p>
          </table:table-cell>
          <table:table-cell table:style-name="Table1.A1" office:value-type="string">
            <text:p text:style-name="P4">Output</text:p>
          </table:table-cell>
          <table:table-cell table:style-name="Table1.C1" office:value-type="string">
            <text:p text:style-name="P4">Example</text:p>
          </table:table-cell>
        </table:table-row>
        <table:table-row table:style-name="Table1.1">
          <table:table-cell table:style-name="Table1.A2" office:value-type="string">
            <text:p text:style-name="P5"><text:span text:style-name="HTML_20_Typewriter">d</text:span> or <text:span text:style-name="HTML_20_Typewriter">i</text:span></text:p>
          </table:table-cell>
          <table:table-cell table:style-name="Table1.A2" office:value-type="string">
            <text:p text:style-name="P5">Signed decimal</text:p>
          </table:table-cell>
          <table:table-cell table:style-name="Table1.C2" office:value-type="string">
            <text:p text:style-name="P5"><text:span text:style-name="HTML_20_Typewriter">392</text:span></text:p>
          </table:table-cell>
        </table:table-row>
        <table:table-row table:style-name="Table1.1">
          <table:table-cell table:style-name="Table1.A2" office:value-type="string">
            <text:p text:style-name="P5"><text:span text:style-name="HTML_20_Typewriter">o</text:span></text:p>
          </table:table-cell>
          <table:table-cell table:style-name="Table1.A2" office:value-type="string">
            <text:p text:style-name="P5">Unsigned octal</text:p>
          </table:table-cell>
          <table:table-cell table:style-name="Table1.C2" office:value-type="string">
            <text:p text:style-name="P5"><text:span text:style-name="HTML_20_Typewriter">610</text:span></text:p>
          </table:table-cell>
        </table:table-row>
        <table:table-row table:style-name="Table1.1">
          <table:table-cell table:style-name="Table1.A2" office:value-type="string">
            <text:p text:style-name="P5"><text:span text:style-name="HTML_20_Typewriter">s</text:span></text:p>
          </table:table-cell>
          <table:table-cell table:style-name="Table1.A2" office:value-type="string">
            <text:p text:style-name="P5">String</text:p>
          </table:table-cell>
          <table:table-cell table:style-name="Table1.C2" office:value-type="string">
            <text:p text:style-name="P5"><text:span text:style-name="HTML_20_Typewriter">sample</text:span></text:p>
          </table:table-cell>
        </table:table-row>
        <table:table-row table:style-name="Table1.1">
          <table:table-cell table:style-name="Table1.A2" office:value-type="string">
            <text:p text:style-name="P5"><text:span text:style-name="HTML_20_Typewriter">u</text:span></text:p>
          </table:table-cell>
          <table:table-cell table:style-name="Table1.A2" office:value-type="string">
            <text:p text:style-name="P5">Unsigned decimal</text:p>
          </table:table-cell>
          <table:table-cell table:style-name="Table1.C2" office:value-type="string">
            <text:p text:style-name="P5"><text:span text:style-name="HTML_20_Typewriter">7235</text:span></text:p>
          </table:table-cell>
        </table:table-row>
        <table:table-row table:style-name="Table1.1">
          <table:table-cell table:style-name="Table1.A2" office:value-type="string">
            <text:p text:style-name="P5"><text:span text:style-name="HTML_20_Typewriter">x</text:span></text:p>
          </table:table-cell>
          <table:table-cell table:style-name="Table1.A2" office:value-type="string">
            <text:p text:style-name="P5">Unsigned hexadecimal (lowercase letters)</text:p>
          </table:table-cell>
          <table:table-cell table:style-name="Table1.C2" office:value-type="string">
            <text:p text:style-name="P5"><text:span text:style-name="HTML_20_Typewriter">7fa</text:span></text:p>
          </table:table-cell>
        </table:table-row>
        <table:table-row table:style-name="Table1.1">
          <table:table-cell table:style-name="Table1.A2" office:value-type="string">
            <text:p text:style-name="P5"><text:span text:style-name="HTML_20_Typewriter">X</text:span></text:p>
          </table:table-cell>
          <table:table-cell table:style-name="Table1.A2" office:value-type="string">
            <text:p text:style-name="P5">Unsigned hexadecimal (uppercase letters)</text:p>
          </table:table-cell>
          <table:table-cell table:style-name="Table1.C2" office:value-type="string">
            <text:p text:style-name="P5"><text:span text:style-name="HTML_20_Typewriter">7FA</text:span></text:p>
          </table:table-cell>
        </table:table-row>
        <table:table-row table:style-name="Table1.1">
          <table:table-cell table:style-name="Table1.A2" office:value-type="string">
            <text:p text:style-name="P5"><text:span text:style-name="HTML_20_Typewriter">p</text:span></text:p>
          </table:table-cell>
          <table:table-cell table:style-name="Table1.A2" office:value-type="string">
            <text:p text:style-name="P5">Pointer address</text:p>
          </table:table-cell>
          <table:table-cell table:style-name="Table1.C2" office:value-type="string">
            <text:p text:style-name="P5"><text:span text:style-name="HTML_20_Typewriter">0x0000000000bc614e</text:span></text:p>
          </table:table-cell>
        </table:table-row>
        <table:table-row table:style-name="Table1.1">
          <table:table-cell table:style-name="Table1.A2" office:value-type="string">
            <text:p text:style-name="P5"><text:span text:style-name="HTML_20_Typewriter">n</text:span></text:p>
          </table:table-cell>
          <table:table-cell table:style-name="Table1.A2" office:value-type="string">
            <text:p text:style-name="P5">Writes a binary value that is the total length of the string written by printf. The field width specifies the number of bytes to write. <text:s/>Valid specifications are %n, %1n, %2n and %4n. <text:s/>The default is 2.</text:p>
          </table:table-cell>
          <table:table-cell table:style-name="Table1.C2" office:value-type="string">
            <text:p text:style-name="P5">See below</text:p>
          </table:table-cell>
        </table:table-row>
        <table:table-row table:style-name="Table1.1">
          <table:table-cell table:style-name="Table1.A2" office:value-type="string">
            <text:p text:style-name="P5"><text:span text:style-name="HTML_20_Typewriter">b</text:span></text:p>
          </table:table-cell>
          <table:table-cell table:style-name="Table1.A2" office:value-type="string">
            <text:p text:style-name="P5">Writes a binary value as text. <text:s/>The field width specifies the number of bytes to write. <text:s/>Valid specifications are %b, %1b, %2b, %4b and %8b. The default width is 4 (32-bits).</text:p>
          </table:table-cell>
          <table:table-cell table:style-name="Table1.C2" office:value-type="string">
            <text:p text:style-name="P5">See below</text:p>
          </table:table-cell>
        </table:table-row>
        <table:table-row table:style-name="Table1.1">
          <table:table-cell table:style-name="Table1.A2" office:value-type="string">
            <text:p text:style-name="P5"><text:span text:style-name="HTML_20_Typewriter">%</text:span></text:p>
          </table:table-cell>
          <table:table-cell table:style-name="Table1.A2" office:value-type="string">
            <text:p text:style-name="P5">A <text:span text:style-name="HTML_20_Typewriter">%</text:span> followed by another <text:span text:style-name="HTML_20_Typewriter">%</text:span> character will write <text:span text:style-name="HTML_20_Typewriter">%</text:span> to <text:span text:style-name="HTML_20_Typewriter">stdout</text:span>.</text:p>
          </table:table-cell>
          <table:table-cell table:style-name="Table1.C2" office:value-type="string">
            <text:p text:style-name="P6"/>
          </table:table-cell>
        </table:table-row>
      </table:table>
      <text:p text:style-name="Normal_20__28_Web_29_">The tag can also contain <text:span text:style-name="T1">flags</text:span>, <text:span text:style-name="T1">width</text:span>, <text:span text:style-name="T1">.precision</text:span> and <text:span text:style-name="T1">modifiers</text:span> sub-specifiers, which are optional and follow these specifications:</text:p>
      <table:table table:name="Table2" table:style-name="Table2">
        <table:table-column table:style-name="Table2.A"/>
        <table:table-column table:style-name="Table2.B"/>
        <table:table-row table:style-name="Table2.1">
          <table:table-cell table:style-name="Table2.A1" office:value-type="string">
            <text:p text:style-name="P3">flags</text:p>
          </table:table-cell>
          <table:table-cell table:style-name="Table2.B1" office:value-type="string">
            <text:p text:style-name="P4">description</text:p>
          </table:table-cell>
        </table:table-row>
        <table:table-row table:style-name="Table2.1">
          <table:table-cell table:style-name="Table2.A2" office:value-type="string">
            <text:p text:style-name="P5"><text:span text:style-name="HTML_20_Typewriter">-</text:span></text:p>
          </table:table-cell>
          <table:table-cell table:style-name="Table2.B2" office:value-type="string">
            <text:p text:style-name="P5">Left-justify within the given field width. Right justification is the default (see <text:span text:style-name="T1">width</text:span> sub-specifier).</text:p>
          </table:table-cell>
        </table:table-row>
        <table:table-row table:style-name="Table2.1">
          <table:table-cell table:style-name="Table2.A2" office:value-type="string">
            <text:p text:style-name="P5"><text:span text:style-name="HTML_20_Typewriter">+</text:span></text:p>
          </table:table-cell>
          <table:table-cell table:style-name="Table2.B2" office:value-type="string">
            <text:p text:style-name="P5">Precede the result with a plus or minus sign even for positive numbers. By default, only negative numbers are preceded with a <text:span text:style-name="HTML_20_Typewriter">-</text:span> sign.</text:p>
          </table:table-cell>
        </table:table-row>
        <table:table-row table:style-name="Table2.1">
          <table:table-cell table:style-name="Table2.A2" office:value-type="string">
            <text:p text:style-name="P7">(space)</text:p>
          </table:table-cell>
          <table:table-cell table:style-name="Table2.B2" office:value-type="string">
            <text:p text:style-name="P5">If no sign is going to be written, a blank space is inserted before the value.</text:p>
          </table:table-cell>
        </table:table-row>
        <table:table-row table:style-name="Table2.1">
          <table:table-cell table:style-name="Table2.A2" office:value-type="string">
            <text:p text:style-name="P5"><text:span text:style-name="HTML_20_Typewriter">#</text:span></text:p>
          </table:table-cell>
          <table:table-cell table:style-name="Table2.B2" office:value-type="string">
            <text:p text:style-name="P5">Used with <text:span text:style-name="HTML_20_Typewriter">o</text:span>, <text:span text:style-name="HTML_20_Typewriter">x</text:span> or <text:span text:style-name="HTML_20_Typewriter">X</text:span> specifiers the value is preceded with <text:span text:style-name="HTML_20_Typewriter">0</text:span>, <text:span text:style-name="HTML_20_Typewriter">0x</text:span> or <text:span text:style-name="HTML_20_Typewriter">0X</text:span> respectively for non-zero values.</text:p>
          </table:table-cell>
        </table:table-row>
        <table:table-row table:style-name="Table2.1">
          <table:table-cell table:style-name="Table2.A2" office:value-type="string">
            <text:p text:style-name="P5"><text:span text:style-name="HTML_20_Typewriter">0</text:span></text:p>
          </table:table-cell>
          <table:table-cell table:style-name="Table2.B2" office:value-type="string">
            <text:p text:style-name="P5">Left-pads the number with zeroes instead of spaces, where padding is specified (see <text:span text:style-name="T1">width</text:span> sub-specifier).</text:p>
          </table:table-cell>
        </table:table-row>
      </table:table>
      <text:p text:style-name="Standard"/>
      <text:p text:style-name="P8"/>
      <table:table table:name="Table3" table:style-name="Table3">
        <table:table-column table:style-name="Table3.A"/>
        <table:table-column table:style-name="Table3.B"/>
        <table:table-row table:style-name="Table3.1">
          <table:table-cell table:style-name="Table3.A1" office:value-type="string">
            <text:p text:style-name="P3">width</text:p>
          </table:table-cell>
          <table:table-cell table:style-name="Table3.B1" office:value-type="string">
            <text:p text:style-name="P4">description</text:p>
          </table:table-cell>
        </table:table-row>
        <table:table-row table:style-name="Table3.1">
          <table:table-cell table:style-name="Table3.A2" office:value-type="string">
            <text:p text:style-name="P7">(number)</text:p>
          </table:table-cell>
          <table:table-cell table:style-name="Table3.B2" office:value-type="string">
            <text:p text:style-name="P5">Minimum number of characters to be printed. If the value to be printed is shorter than this number, the result is padded with blank spaces. The value is not truncated even if the result is larger.</text:p>
          </table:table-cell>
        </table:table-row>
      </table:table>
      <text:p text:style-name="Standard"/>
      <table:table table:name="Table4" table:style-name="Table4">
        <table:table-column table:style-name="Table4.A"/>
        <table:table-column table:style-name="Table4.B"/>
        <table:table-row table:style-name="Table4.1">
          <table:table-cell table:style-name="Table4.A1" office:value-type="string">
            <text:p text:style-name="P3">.precision</text:p>
          </table:table-cell>
          <table:table-cell table:style-name="Table4.B1" office:value-type="string">
            <text:p text:style-name="P4">description</text:p>
          </table:table-cell>
        </table:table-row>
        <table:table-row table:style-name="Table4.1">
          <table:table-cell table:style-name="Table4.A2" office:value-type="string">
            <text:p text:style-name="P5"><text:span text:style-name="HTML_20_Typewriter">.</text:span><text:span text:style-name="T1">number</text:span></text:p>
          </table:table-cell>
          <table:table-cell table:style-name="Table4.B2" office:value-type="string">
            <text:p text:style-name="P5">For integer specifiers (<text:span text:style-name="HTML_20_Typewriter">d</text:span>, <text:span text:style-name="HTML_20_Typewriter">i</text:span>, <text:span text:style-name="HTML_20_Typewriter">o</text:span>, <text:span text:style-name="HTML_20_Typewriter">u</text:span>, <text:span text:style-name="HTML_20_Typewriter">x</text:span>, <text:span text:style-name="HTML_20_Typewriter">X</text:span>): <text:span text:style-name="T1">precision</text:span> specifies the minimum number of digits to be written. If the value to be written is shorter than this number, the result is padded with leading zeros. The value is not truncated even if the result is longer. A <text:span text:style-name="T1">precision</text:span> of <text:span text:style-name="HTML_20_Typewriter">0</text:span> means that no character is written for the value <text:span text:style-name="HTML_20_Typewriter">0</text:span>.<text:line-break/>For <text:span text:style-name="HTML_20_Typewriter">s</text:span>: this is the maximum number of characters to be printed. By default all characters are printed until the ending null character is encountered..<text:line-break/>When no <text:span text:style-name="T1">precision</text:span> is specified, the default is <text:span text:style-name="HTML_20_Typewriter">1</text:span>. If the period is specified without an explicit value for <text:span text:style-name="T1">precision</text:span>, <text:span text:style-name="HTML_20_Typewriter">0</text:span> is assumed.</text:p>
          </table:table-cell>
        </table:table-row>
      </table:table>
      <text:p text:style-name="Standard"/>
      <text:p text:style-name="Standard">--- END NEW SECTION ---</text:p>
      <text:p text:style-name="Standard"/>
      <text:p text:style-name="Standard">I think the binary write example prints too much. <text:s/>Replace it with this:</text:p>
      <text:p text:style-name="Standard"/>
      <text:p text:style-name="Standard"><text:span text:style-name="HTML_20_Typewriter"># stap -e ' probe begin { for (i = 97; i &lt; 110; i++)</text:span></text:p>
      <text:p text:style-name="Standard"><text:span text:style-name="HTML_20_Typewriter">&gt; printf("%3d: %1b%1b%1b\n", i, i, i-32, i-64);</text:span></text:p>
      <text:p text:style-name="Standard"><text:span text:style-name="HTML_20_Typewriter">&gt; exit()}'</text:span></text:p>
      <text:p text:style-name="Standard"/>
      <text:p text:style-name="Standard">This prints:</text:p>
      <text:p text:style-name="Standard"/>
      <text:p text:style-name="Standard"><text:span text:style-name="HTML_20_Typewriter"><text:s/>97: aA!</text:span></text:p>
      <text:p text:style-name="Standard"><text:span text:style-name="HTML_20_Typewriter"><text:s/>98: bB"</text:span></text:p>
      <text:p text:style-name="Standard"><text:span text:style-name="HTML_20_Typewriter"><text:s/>99: cC#</text:span></text:p>
      <text:p text:style-name="Standard"><text:span text:style-name="HTML_20_Typewriter">100: dD$</text:span></text:p>
      <text:p text:style-name="Standard"><text:span text:style-name="HTML_20_Typewriter">101: eE%</text:span></text:p>
      <text:p text:style-name="Standard"><text:span text:style-name="HTML_20_Typewriter">102: fF&amp;</text:span></text:p>
      <text:p text:style-name="Standard"><text:span text:style-name="HTML_20_Typewriter">103: gG'</text:span></text:p>
      <text:p text:style-name="Standard"><text:span text:style-name="HTML_20_Typewriter">104: hH(</text:span></text:p>
      <text:p text:style-name="Standard"><text:span text:style-name="HTML_20_Typewriter">105: iI)</text:span></text:p>
      <text:p text:style-name="Standard"><text:span text:style-name="HTML_20_Typewriter">106: jJ*</text:span></text:p>
      <text:p text:style-name="Standard"><text:span text:style-name="HTML_20_Typewriter">107: kK+</text:span></text:p>
      <text:p text:style-name="Standard"><text:span text:style-name="HTML_20_Typewriter">108: lL,</text:span></text:p>
      <text:p text:style-name="Standard"><text:span text:style-name="HTML_20_Typewriter">109: mM-</text:span></text:p>
      <text:p text:style-name="Standard"/>
      <text:p text:style-name="Standard">The other examples are fine as is.</text:p>
      <text:h text:style-name="Heading_20_3" text:outline-level="3">9.2 - Task context at the probe point</text:h>
      <text:p text:style-name="Standard">Append the following sentence: "Note that these may not return correct values when a probe is hit in interrupt context."</text:p>
      <text:h text:style-name="Heading_20_3" text:outline-level="3">9.2.5 - egid</text:h>
      <text:p text:style-name="Standard">Change "GID" to "group ID".</text:p>
      <text:h text:style-name="Heading_20_3" text:outline-level="3">9.2.6 - euid</text:h>
      <text:p text:style-name="Standard">Change "UID" to "user ID".</text:p>
      <text:h text:style-name="Heading_20_3" text:outline-level="3">9.2.5 - gid</text:h>
      <text:p text:style-name="Standard">Change "GID" to "group ID".</text:p>
      <text:h text:style-name="Heading_20_3" text:outline-level="3">9.2.19 - stp_pid</text:h>
      <text:p text:style-name="Standard">Change "of the stapd daemon" to "of the staprun process".</text:p>
      <text:h text:style-name="Heading_20_3" text:outline-level="3">9.2.22 - task_current</text:h>
      <text:p text:style-name="Standard">Change "returns the task_struct" to "returns the address of the task_struct". <text:s/>Append the following sentence: "This address can be passed to the various task_*() functions to extract more task-specific data."</text:p>
      <text:h text:style-name="Heading_20_3" text:outline-level="3">9.2.23 - task_egid</text:h>
      <text:p text:style-name="Standard">Change "GID" to "group ID".</text:p>
      <text:h text:style-name="Heading_20_3" text:outline-level="3">9.2.25 - task_euid</text:h>
      <text:p text:style-name="Standard">Change "UID" to "user ID".</text:p>
      <text:h text:style-name="Heading_20_3" text:outline-level="3">9.2.26 - task_gid</text:h>
      <text:p text:style-name="Standard">Change "GID" to "group ID".</text:p>
      <text:h text:style-name="Heading_20_3" text:outline-level="3">9.2.28- task_parent</text:h>
      <text:p text:style-name="Standard">Change "returns the task_struct" to "returns the address of the task_struct". <text:s/>Append the following sentence: "This address can be passed to the various task_*() functions to extract more task-specific data."</text:p>
      <text:h text:style-name="Heading_20_3" text:outline-level="3">9.2.33 - task_uid</text:h>
      <text:p text:style-name="Standard">Change "UID" to "user ID".</text:p>
      <text:h text:style-name="Heading_20_3" text:outline-level="3">9.2.35 - uid</text:h>
      <text:p text:style-name="Standard">Change "UID" to "user ID" and "process" to "task".</text:p>
      <text:h text:style-name="Heading_20_3" text:outline-level="3">9.3.2 - user_string</text:h>
      <text:p text:style-name="Standard">Change "this function returns &lt;unknown&gt;" to "this function returns the string "&lt;unknown&gt;"".</text:p>
      <text:h text:style-name="Heading_20_3" text:outline-level="3">9.5.1 - qsq_blocked</text:h>
      <text:p text:style-name="Standard">Change last sentence to:</text:p>
      <text:p text:style-name="Standard">This function returns the fraction of elapsed time during which one or more requests were on the wait queue.</text:p>
      <text:h text:style-name="Heading_20_3" text:outline-level="3">9.5.2 - qsq_print</text:h>
      <text:p text:style-name="Standard">Replace last line with the following:</text:p>
      <text:p text:style-name="Standard">This function prints a line containing the following statistics for the given queue:</text:p>
      <text:list text:style-name="WW8Num1">
        <text:list-item>
          <text:p text:style-name="P9">queue name</text:p>
        </text:list-item>
        <text:list-item>
          <text:p text:style-name="P9">average rate of requests per second</text:p>
        </text:list-item>
        <text:list-item>
          <text:p text:style-name="P9">average wait queue length</text:p>
        </text:list-item>
        <text:list-item>
          <text:p text:style-name="P9">average time on the wait queue</text:p>
        </text:list-item>
        <text:list-item>
          <text:p text:style-name="P9">average time to service a request</text:p>
        </text:list-item>
        <text:list-item>
          <text:p text:style-name="P9">percentage of time the wait queue was used</text:p>
        </text:list-item>
        <text:list-item>
          <text:p text:style-name="P9">percentage of time any request was being serviced</text:p>
        </text:list-item>
      </text:list>
      <text:h text:style-name="Heading_20_3" text:outline-level="3">9.5.3 - qsq_service_time</text:h>
      <text:p text:style-name="Standard">Change last sentence to:</text:p>
      <text:p text:style-name="Standard">This function returns the average time in microseconds required to service a request once it's removed from the wait queue.</text:p>
      <text:h text:style-name="Heading_20_3" text:outline-level="3">9.9.5 - qsq_throughput</text:h>
      <text:p text:style-name="Standard">Change last sentence to:</text:p>
      <text:p text:style-name="Standard">This function returns the average number of requests served per microsecond.</text:p>
      <text:h text:style-name="Heading_20_3" text:outline-level="3">9.5.6 - qsq_utilization</text:h>
      <text:p text:style-name="Standard">Change last sentence to:</text:p>
      <text:p text:style-name="Standard">This function returns the average time in microseconds that at least one request was being serviced.</text:p>
      <text:h text:style-name="Heading_20_3" text:outline-level="3">9.5.7 - qsq_wait_queue_length</text:h>
      <text:p text:style-name="Standard">Change "of a wait queue" to "of the wait queue".</text:p>
      <text:h text:style-name="Heading_20_3" text:outline-level="3">9.5.8 - qsq_wait_time</text:h>
      <text:p text:style-name="Standard">Change last sentence to:</text:p>
      <text:p text:style-name="Standard">This function returns the average time in microseconds that it took for a request to be serviced (qs_wait() to qs_done()).</text:p>
      <text:h text:style-name="Heading_20_3" text:outline-level="3">9.5.9 - A queue example</text:h>
      <text:p text:style-name="Standard">After the first sentence, add the following:</text:p>
      <text:p text:style-name="Standard">It uses the randomize feature of the timer probe to simulate queuing activity.</text:p>
      <text:h text:style-name="Heading_20_3" text:outline-level="3">9.6.2 - probefunc</text:h>
      <text:p text:style-name="Standard">Change last sentence to:</text:p>
      <text:p text:style-name="Standard">This function returns the name of the function being probed.</text:p>
      <text:h text:style-name="Heading_20_3" text:outline-level="3">9.6.3 - probemod </text:h>
      <text:p text:style-name="Standard">Change last sentence to:</text:p>
      <text:p text:style-name="Standard">This function returns the name of the module containing the probe point.</text:p>
      <text:h text:style-name="Heading_20_3" text:outline-level="3">9.7.1 - ctime</text:h>
      <text:p text:style-name="Standard">Append to the bottom:</text:p>
      <text:p text:style-name="Standard">This function does not adjust for timezones. <text:s/>The returned time is always in GMT. <text:s/>Your script must manually adjust epochsecs before passing it to ctime() if you want to print local time.</text:p>
      <text:h text:style-name="Heading_20_3" text:outline-level="3">9.7.4 - thread_indent</text:h>
      <text:p text:style-name="Standard">Append the following example:</text:p>
      <text:p text:style-name="Standard"/>
      <text:p text:style-name="Standard">The following example uses thread_indent() to trace the functions called in the drivers/usb/core kernel source. <text:s/>It prints a relative timestamp and the current processes' name and ID, followed by the appropriate indent and the function name. <text:s/>Note that "swapper(0)" indicates the kernel is running in interrupt context and there is no valid current process.</text:p>
      <text:p text:style-name="Standard"/>
      <text:p text:style-name="Standard"><text:span text:style-name="HTML_20_Typewriter">probe kernel.function("*@drivers/usb/core/*") { <text:line-break/>       printf ("%s -&gt; %s\n", thread_indent(1), probefunc()) <text:line-break/>} <text:line-break/><text:line-break/>probe kernel.function("*@drivers/usb/core/*").return { <text:line-break/>       printf ("%s &lt;- %s\n", thread_indent(-1), probefunc()) <text:line-break/>} <text:line-break/><text:line-break/></text:span>The output looks like this: <text:span text:style-name="HTML_20_Typewriter"><text:line-break/><text:line-break/>    0 swapper(0): -&gt; usb_hcd_irq <text:line-break/>    8 swapper(0): &lt;- usb_hcd_irq <text:line-break/>    0 swapper(0): -&gt; usb_hcd_irq <text:line-break/>   10 swapper(0):  -&gt; usb_hcd_giveback_urb <text:line-break/>   16 swapper(0):   -&gt; urb_unlink <text:line-break/>   22 swapper(0):   &lt;- urb_unlink <text:line-break/>   29 swapper(0):   -&gt; usb_free_urb <text:line-break/>   35 swapper(0):   &lt;- usb_free_urb <text:line-break/>   39 swapper(0):  &lt;- usb_hcd_giveback_urb <text:line-break/>   45 swapper(0): &lt;- usb_hcd_irq <text:line-break/>    0 usb-storage(1338): -&gt; usb_submit_urb <text:line-break/>    6 usb-storage(1338):  -&gt; usb_hcd_submit_urb <text:line-break/>   12 usb-storage(1338):   -&gt; usb_get_urb <text:line-break/>   18 usb-storage(1338):   &lt;- usb_get_urb <text:line-break/>   25 usb-storage(1338):  &lt;- usb_hcd_submit_urb <text:line-break/>   29 usb-storage(1338): &lt;- usb_submit_urb <text:line-break/>    0 swapper(0): -&gt; usb_hcd_irq <text:line-break/>    7 swapper(0): &lt;- usb_hcd_irq</text:span></text:p>
      <text:p text:style-name="Standard"><text:span text:style-name="HTML_20_Typewriter"/></text:p>
      <text:h text:style-name="Heading_20_3" text:outline-level="3">9.8 - String functions</text:h>
      <text:p text:style-name="Standard">Change "function" to "functions".</text:p>
      <text:h text:style-name="Heading_20_3" text:outline-level="3">9.8.3 - substr</text:h>
      <text:p text:style-name="Standard">Change "character start" to "character position start". <text:s text:c="2"/>Change "character stop" to "character position stop".</text:p>
      <text:h text:style-name="Heading_20_3" text:outline-level="3">Insert the following new string functions in the appropriate spots:</text:h>
      <text:h text:style-name="Heading_20_3" text:outline-level="3">9.8.? strtol</text:h>
      <text:p text:style-name="Standard">General syntax:</text:p>
      <text:p text:style-name="Standard"/>
      <text:p text:style-name="Standard"><text:span text:style-name="HTML_20_Typewriter"><text:tab/>strtol:long(str:string, base:long)</text:span></text:p>
      <text:p text:style-name="Standard"/>
      <text:p text:style-name="Standard">This function converts the string representation of a number to an integer. <text:s/>The base parameter indicates the number base to assume for the string (e.g. 16 for hex, 8 for octal, 2 for binary).</text:p>
      <text:h text:style-name="Heading_20_3" text:outline-level="3">9.8.? tokenize</text:h>
      <text:p text:style-name="Standard">General syntax:</text:p>
      <text:p text:style-name="Standard"/>
      <text:p text:style-name="Standard"><text:span text:style-name="HTML_20_Typewriter"><text:tab/>tokenize:string(input:string, delim:string)</text:span></text:p>
      <text:p text:style-name="Standard"/>
      <text:p text:style-name="Standard">This function returns the next token in the given input string. <text:s/>The tokens are assumed to be divided by the first character in the delim string. <text:s/>If the input string is non-NULL, it returns the first token. <text:s/>If the input string is NULL, it returns the next token in the string passed in the previous call to tokenize. <text:s/>It returns NULL when no more tokens are available.</text:p>
      <text:h text:style-name="Heading_20_3" text:outline-level="3">10 For further reference</text:h>
      <text:p text:style-name="Standard">Replace the sentence that starts "From an unpacked source..." with the following:</text:p>
      <text:p text:style-name="Standard">From an unpacked source tarball, or CVS directory, the examples in <text:span text:style-name="T2">src/examples</text:span>, the tapsets in <text:span text:style-name="T2">src/tapset</text:span>, and the test scripts in <text:span text:style-name="T2">src/testsuite</text:span>.</text:p>
      <text:p text:style-name="Standard"/>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 svg:font-family="'Courier New'" style:font-family-generic="modern"/>
    <style:font-face style:name="Courier New1"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styles>
    <style:default-style style:family="graphic">
      <style:graphic-properties draw:shadow-offset-x="0.1181in" draw:shadow-offset-y="0.1181in" draw:start-line-spacing-horizontal="0.1114in" draw:start-line-spacing-vertical="0.1114in" draw:end-line-spacing-horizontal="0.1114in" draw:end-line-spacing-vertical="0.1114in" style:flow-with-text="tru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Times New Roman" fo:font-size="12pt" fo:language="en" fo:country="US"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lways"/>
    </style:default-style>
    <style:style style:name="Standard" style:family="paragraph" style:class="text">
      <style:paragraph-properties fo:orphans="2" fo:widows="2" style:writing-mode="lr-tb"/>
      <style:text-properties style:use-window-font-color="true" style:font-name="Times New Roman" fo:font-size="12pt" fo:language="en" fo:country="US" style:font-name-asian="Times New Roman" style:font-size-asian="12pt" style:font-name-complex="Times New Roman" style:font-size-complex="12pt" style:language-complex="ar" style:country-complex="SA"/>
    </style:style>
    <style:style style:name="Text_20_body" style:display-name="Text body" style:family="paragraph" style:parent-style-name="Standard" style:class="text">
      <style:paragraph-properties fo:margin-top="0in" fo:margin-bottom="0.0835in"/>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S Mincho" style:font-size-asian="14pt" style:font-name-complex="Tahoma" style:font-size-complex="14pt"/>
    </style:style>
    <style:style style:name="Heading_20_2" style:display-name="Heading 2" style:family="paragraph" style:parent-style-name="Standard" style:next-style-name="Standard" style:class="text" style:default-outline-level="2">
      <style:paragraph-properties fo:margin-top="0.1665in" fo:margin-bottom="0.0417in" fo:keep-with-next="always"/>
      <style:text-properties style:font-name="Arial" fo:font-size="14pt" fo:font-style="italic" fo:font-weight="bold" style:font-size-asian="14pt" style:font-style-asian="italic" style:font-weight-asian="bold" style:font-name-complex="Arial" style:font-size-complex="14pt" style:font-style-complex="italic" style:font-weight-complex="bold"/>
    </style:style>
    <style:style style:name="Heading_20_3" style:display-name="Heading 3" style:family="paragraph" style:parent-style-name="Standard" style:next-style-name="Standard" style:class="text" style:default-outline-level="3">
      <style:paragraph-properties fo:margin-top="0.1665in" fo:margin-bottom="0.0417in" fo:keep-with-next="always"/>
      <style:text-properties style:font-name="Arial" fo:font-size="13pt" fo:font-weight="bold" style:font-size-asian="13pt" style:font-weight-asian="bold" style:font-name-complex="Arial" style:font-size-complex="13pt" style:font-weight-complex="bold"/>
    </style:style>
    <style:style style:name="List" style:family="paragraph" style:parent-style-name="Text_20_body" style:class="list">
      <style:text-properties style:font-name-complex="Tahoma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Normal_20__28_Web_29_" style:display-name="Normal (Web)" style:family="paragraph" style:parent-style-name="Standard">
      <style:paragraph-properties fo:margin-top="0.1945in" fo:margin-bottom="0.1945in"/>
    </style:style>
    <style:style style:name="Footnote_20_Symbol" style:display-name="Footnote Symbol" style:family="text"/>
    <style:style style:name="Endnote_20_Symbol" style:display-name="Endnote Symbol" style:family="text"/>
    <style:style style:name="WW8Num1z0" style:family="text">
      <style:text-properties style:font-name="Symbol"/>
    </style:style>
    <style:style style:name="WW8Num1z1" style:family="text">
      <style:text-properties style:font-name="Courier New" style:font-name-complex="Courier New"/>
    </style:style>
    <style:style style:name="WW8Num1z2" style:family="text">
      <style:text-properties style:font-name="Wingdings"/>
    </style:style>
    <style:style style:name="WW8Num2z0" style:family="text">
      <style:text-properties style:font-name="Symbol"/>
    </style:style>
    <style:style style:name="WW8Num2z1" style:family="text">
      <style:text-properties style:font-name="Courier New" style:font-name-complex="Courier New"/>
    </style:style>
    <style:style style:name="WW8Num2z2" style:family="text">
      <style:text-properties style:font-name="Wingdings"/>
    </style:style>
    <style:style style:name="Default_20_Paragraph_20_Font" style:display-name="Default Paragraph Font" style:family="text"/>
    <style:style style:name="HTML_20_Typewriter" style:display-name="HTML Typewriter" style:family="text" style:parent-style-name="Default_20_Paragraph_20_Font">
      <style:text-properties style:font-name="Courier New" fo:font-size="10pt" style:font-name-asian="Times New Roman" style:font-size-asian="10pt" style:font-name-complex="Courier New" style:font-size-complex="10pt"/>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WW8Num1" text:consecutive-numbering="true">
      <text:list-level-style-bullet text:level="1" text:style-name="WW8Num1z0" style:num-suffix="." text:bullet-char="">
        <style:list-level-properties text:space-before="0.25in" text:min-label-width="0.25in"/>
        <style:text-properties style:font-name="Symbol"/>
      </text:list-level-style-bullet>
      <text:list-level-style-bullet text:level="2" text:style-name="WW8Num1z1" style:num-suffix="." text:bullet-char="o">
        <style:list-level-properties text:space-before="0.75in" text:min-label-width="0.25in"/>
        <style:text-properties style:font-name="Courier New1"/>
      </text:list-level-style-bullet>
      <text:list-level-style-bullet text:level="3" text:style-name="WW8Num1z2" style:num-suffix="." text:bullet-char="">
        <style:list-level-properties text:space-before="1.25in" text:min-label-width="0.25in"/>
        <style:text-properties style:font-name="Wingdings"/>
      </text:list-level-style-bullet>
      <text:list-level-style-bullet text:level="4" text:style-name="WW8Num1z0" style:num-suffix="." text:bullet-char="">
        <style:list-level-properties text:space-before="1.75in" text:min-label-width="0.25in"/>
        <style:text-properties style:font-name="Symbol"/>
      </text:list-level-style-bullet>
      <text:list-level-style-bullet text:level="5" text:style-name="WW8Num1z1" style:num-suffix="." text:bullet-char="o">
        <style:list-level-properties text:space-before="2.25in" text:min-label-width="0.25in"/>
        <style:text-properties style:font-name="Courier New1"/>
      </text:list-level-style-bullet>
      <text:list-level-style-bullet text:level="6" text:style-name="WW8Num1z2" style:num-suffix="." text:bullet-char="">
        <style:list-level-properties text:space-before="2.75in" text:min-label-width="0.25in"/>
        <style:text-properties style:font-name="Wingdings"/>
      </text:list-level-style-bullet>
      <text:list-level-style-bullet text:level="7" text:style-name="WW8Num1z0" style:num-suffix="." text:bullet-char="">
        <style:list-level-properties text:space-before="3.25in" text:min-label-width="0.25in"/>
        <style:text-properties style:font-name="Symbol"/>
      </text:list-level-style-bullet>
      <text:list-level-style-bullet text:level="8" text:style-name="WW8Num1z1" style:num-suffix="." text:bullet-char="o">
        <style:list-level-properties text:space-before="3.75in" text:min-label-width="0.25in"/>
        <style:text-properties style:font-name="Courier New1"/>
      </text:list-level-style-bullet>
      <text:list-level-style-bullet text:level="9" text:style-name="WW8Num1z2" style:num-suffix="." text:bullet-char="">
        <style:list-level-properties text:space-before="4.25in" text:min-label-width="0.25in"/>
        <style:text-properties style:font-name="Wingdings"/>
      </text:list-level-style-bullet>
      <text:list-level-style-number text:level="10" style:num-suffix="." style:num-format="1">
        <style:list-level-properties text:space-before="2.5in" text:min-label-width="0.25in"/>
      </text:list-level-style-number>
    </text:list-style>
    <text:list-style style:name="WW8Num2" text:consecutive-numbering="true">
      <text:list-level-style-bullet text:level="1" text:style-name="WW8Num2z0" style:num-suffix="." text:bullet-char="">
        <style:list-level-properties text:space-before="0.25in" text:min-label-width="0.25in"/>
        <style:text-properties style:font-name="Symbol"/>
      </text:list-level-style-bullet>
      <text:list-level-style-bullet text:level="2" text:style-name="WW8Num2z1" style:num-suffix="." text:bullet-char="o">
        <style:list-level-properties text:space-before="0.75in" text:min-label-width="0.25in"/>
        <style:text-properties style:font-name="Courier New1"/>
      </text:list-level-style-bullet>
      <text:list-level-style-bullet text:level="3" text:style-name="WW8Num2z2" style:num-suffix="." text:bullet-char="">
        <style:list-level-properties text:space-before="1.25in" text:min-label-width="0.25in"/>
        <style:text-properties style:font-name="Wingdings"/>
      </text:list-level-style-bullet>
      <text:list-level-style-bullet text:level="4" text:style-name="WW8Num2z0" style:num-suffix="." text:bullet-char="">
        <style:list-level-properties text:space-before="1.75in" text:min-label-width="0.25in"/>
        <style:text-properties style:font-name="Symbol"/>
      </text:list-level-style-bullet>
      <text:list-level-style-bullet text:level="5" text:style-name="WW8Num2z1" style:num-suffix="." text:bullet-char="o">
        <style:list-level-properties text:space-before="2.25in" text:min-label-width="0.25in"/>
        <style:text-properties style:font-name="Courier New1"/>
      </text:list-level-style-bullet>
      <text:list-level-style-bullet text:level="6" text:style-name="WW8Num2z2" style:num-suffix="." text:bullet-char="">
        <style:list-level-properties text:space-before="2.75in" text:min-label-width="0.25in"/>
        <style:text-properties style:font-name="Wingdings"/>
      </text:list-level-style-bullet>
      <text:list-level-style-bullet text:level="7" text:style-name="WW8Num2z0" style:num-suffix="." text:bullet-char="">
        <style:list-level-properties text:space-before="3.25in" text:min-label-width="0.25in"/>
        <style:text-properties style:font-name="Symbol"/>
      </text:list-level-style-bullet>
      <text:list-level-style-bullet text:level="8" text:style-name="WW8Num2z1" style:num-suffix="." text:bullet-char="o">
        <style:list-level-properties text:space-before="3.75in" text:min-label-width="0.25in"/>
        <style:text-properties style:font-name="Courier New1"/>
      </text:list-level-style-bullet>
      <text:list-level-style-bullet text:level="9" text:style-name="WW8Num2z2" style:num-suffix="." text:bullet-char="">
        <style:list-level-properties text:space-before="4.25in" text:min-label-width="0.25in"/>
        <style:text-properties style:font-name="Wingdings"/>
      </text:list-level-style-bullet>
      <text:list-level-style-number text:level="10" style:num-suffix="." style:num-format="1">
        <style:list-level-properties text:space-before="2.5in" text:min-label-width="0.25in"/>
      </text:list-level-style-number>
    </text:list-style>
    <text:notes-configuration text:note-class="footnote" text:citation-style-name="Footnote_20_Symbol" style:num-format="1" text:start-value="0" text:footnotes-position="page" text:start-numbering-at="page"/>
    <text:notes-configuration text:note-class="endnote" text:citation-style-name="Endnote_20_Symbol" text:master-page-name="Endnote" style:num-format="1" text:start-value="0"/>
    <text:linenumbering-configuration text:number-lines="false" text:offset="0.1965in" style:num-format="1" text:number-position="left" text:increment="5"/>
  </office:styles>
  <office:automatic-styles>
    <style:page-layout style:name="pm1">
      <style:page-layout-properties fo:page-width="8.5in" fo:page-height="11in" style:num-format="1" style:print-orientation="portrait" fo:margin-top="1in" fo:margin-bottom="1in" fo:margin-left="1.25in" fo:margin-right="1.25in" style:writing-mode="lr-tb" style:layout-grid-color="#c0c0c0" style:layout-grid-lines="36" style:layout-grid-base-height="0.1665in" style:layout-grid-ruby-height="0.0835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style:page-layout style:name="pm2">
      <style:page-layout-properties fo:page-width="8.5in" fo:page-height="11in" style:num-format="1" style:print-orientation="portrait" fo:margin-top="0.7874in" fo:margin-bottom="0.7874in" fo:margin-left="0.7874in" fo:margin-right="0.7874in" style:writing-mode="lr-tb" style:footnote-max-height="0in">
        <style:footnote-sep style:adjustment="left" style:rel-width="25%" style:color="#000000"/>
      </style:page-layout-properties>
      <style:header-style/>
      <style:footer-style/>
    </style:page-layout>
  </office:automatic-styles>
  <office:master-styles>
    <style:master-page style:name="Standard" style:page-layout-name="pm1"/>
    <style:master-page style:name="Endnote" style:page-layout-name="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1$Win32 OpenOffice.org_project/680m6$Build-9095</meta:generator>
    <dc:title>The formatting string can contains tags that are defined as fol</dc:title>
    <meta:initial-creator>MM</meta:initial-creator>
    <meta:creation-date>2007-03-18T11:18:00</meta:creation-date>
    <dc:date>2007-03-19T09:47:08</dc:date>
    <meta:print-date>2007-03-19T09:46:30</meta:print-date>
    <dc:language>en-US</dc:language>
    <meta:editing-cycles>13</meta:editing-cycles>
    <meta:editing-duration>PT22H23M21S</meta:editing-duration>
    <meta:user-defined meta:name="Info 1"/>
    <meta:user-defined meta:name="Info 2"/>
    <meta:user-defined meta:name="Info 3"/>
    <meta:user-defined meta:name="Info 4"/>
    <meta:document-statistic meta:table-count="4" meta:image-count="0" meta:object-count="0" meta:page-count="9" meta:paragraph-count="238" meta:word-count="2212" meta:character-count="13384"/>
  </office:meta>
</office:document-meta>
</file>