
<file path=META-INF/manifest.xml><?xml version="1.0" encoding="utf-8"?>
<manifest:manifest xmlns:manifest="urn:oasis:names:tc:opendocument:xmlns:manifest:1.0">
  <manifest:file-entry manifest:media-type="application/vnd.oasis.opendocument.text" manifest:version="1.2" manifest:full-path="/"/>
  <manifest:file-entry manifest:media-type="image/png" manifest:full-path="Pictures/10000000000001F7000000F6605B40E0.png"/>
  <manifest:file-entry manifest:media-type="image/png" manifest:full-path="Pictures/10000000000003560000024AAEA5F958.png"/>
  <manifest:file-entry manifest:media-type="image/png" manifest:full-path="Pictures/100000000000012C00000167B18C67F6.png"/>
  <manifest:file-entry manifest:media-type="image/png" manifest:full-path="Pictures/1000000000000356000002809D7A6CF8.png"/>
  <manifest:file-entry manifest:media-type="image/png" manifest:full-path="Pictures/10000000000003590000014C05E9B1E5.png"/>
  <manifest:file-entry manifest:media-type="image/png" manifest:full-path="Pictures/10000000000003590000014E245FBBFD.png"/>
  <manifest:file-entry manifest:media-type="image/png" manifest:full-path="Pictures/100000000000034A0000040D97869FC9.png"/>
  <manifest:file-entry manifest:media-type="image/png" manifest:full-path="Pictures/10000000000007800000043814A5CDFE.png"/>
  <manifest:file-entry manifest:media-type="image/png" manifest:full-path="Pictures/10000000000003570000014CFA96A694.png"/>
  <manifest:file-entry manifest:media-type="" manifest:full-path="Pictures/"/>
  <manifest:file-entry manifest:media-type="text/xml" manifest:full-path="content.xml"/>
  <manifest:file-entry manifest:media-type="application/binary" manifest:full-path="layout-cache"/>
  <manifest:file-entry manifest:media-type="application/rdf+xml" manifest:full-path="manifest.rdf"/>
  <manifest:file-entry manifest:media-type="text/xml" manifest:full-path="styles.xml"/>
  <manifest:file-entry manifest:media-type="text/xml" manifest:full-path="meta.xml"/>
  <manifest:file-entry manifest:media-type="image/png"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grddl:transformation="http://docs.oasis-open.org/office/1.2/xslt/odf2rdf.xsl">
  <office:scripts/>
  <office:font-face-decls>
    <style:font-face style:name="Lohit Devanagari1" svg:font-family="'Lohit Devanagari'"/>
    <style:font-face style:name="Liberation Sans1" svg:font-family="'Liberation Sans'"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WenQuanYi Zen Hei" svg:font-family="'WenQuanYi Zen Hei'" style:font-family-generic="system" style:font-pitch="variable"/>
  </office:font-face-decls>
  <office:automatic-styles>
    <style:style style:name="P1" style:family="paragraph" style:parent-style-name="Standard" style:list-style-name="L1"/>
    <style:style style:name="P2" style:family="paragraph" style:parent-style-name="Standard" style:list-style-name="L2"/>
    <style:style style:name="P3" style:family="paragraph" style:parent-style-name="Standard" style:list-style-name="L3"/>
    <style:style style:name="P4" style:family="paragraph">
      <style:paragraph-properties fo:margin-left="0in" fo:margin-right="0in" fo:margin-top="0in" fo:margin-bottom="0in" fo:line-height="100%" fo:text-align="center" fo:text-indent="0in"/>
      <style:text-properties style:use-window-font-color="true" style:text-outline="false" style:text-line-through-style="none" style:font-name="Liberation Sans1" fo:font-size="18pt" fo:font-style="normal" fo:text-shadow="none" style:text-underline-style="none" fo:font-weight="normal" style:letter-kerning="true" style:font-name-asian="WenQuanYi Zen Hei" style:font-size-asian="18pt" style:font-style-asian="normal" style:font-weight-asian="normal" style:font-name-complex="Lohit Devanagari" style:font-size-complex="18pt" style:font-style-complex="normal" style:font-weight-complex="normal" style:text-emphasize="none" style:font-relief="none" style:text-overline-style="none" style:text-overline-color="font-color"/>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in, 0in, 0in, 0in)" draw:luminance="0%" draw:contrast="0%" draw:red="0%" draw:green="0%" draw:blue="0%" draw:gamma="100%" draw:color-inversion="false" draw:image-opacity="100%" draw:color-mode="standard"/>
    </style:style>
    <text:list-style style:name="L1">
      <text:list-level-style-number text:level="1" text:style-name="Numbering_20_Symbols" style:num-suffix="."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text:start-value="2">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style:style style:name="gr1" style:family="graphic">
      <style:graphic-properties draw:stroke="none" svg:stroke-width="0in" svg:stroke-color="#000000" draw:marker-start="" draw:marker-start-width="0.1181in" draw:marker-start-center="false" draw:marker-end="" draw:marker-end-width="0.1181in" draw:marker-end-center="false" draw:fill="none" draw:fill-color="#99ccff" draw:textarea-horizontal-align="center" draw:textarea-vertical-align="middle" fo:padding-top="0.0492in" fo:padding-bottom="0.0492in" fo:padding-left="0.0984in" fo:padding-right="0.0984in" draw:shadow="hidden" draw:shadow-offset-x="0.1181in" draw:shadow-offset-y="0.1181in" draw:shadow-color="#808080" draw:color-mode="standard" draw:luminance="0%" draw:contrast="0%" draw:gamma="100%" draw:red="0%" draw:green="0%" draw:blue="0%" fo:clip="rect(2.6004in, 3.789in, 5.4736in, 5.7776in)" draw:image-opacity="100%" style:mirror="none" style:run-through="foreground" style:wrap="none"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LTTng TMF Eclipse Plugin Custom Text Parser Overview </text:p>
      <text:p text:style-name="Standard"/>
      <text:list xml:id="list2137365079" text:style-name="L2">
        <text:list-item>
          <text:p text:style-name="P2">Introduction</text:p>
          <text:p text:style-name="P2"/>
        </text:list-item>
      </text:list>
      <text:p text:style-name="Standard"><text:tab/>The TMF Eclipse Plugin has an undocumented feature of a custom-text-parser-creator-wizard. It lets you create your own custom text parsers to parse input of any format, using regular expressions. You can then export your custom parser, or import another previously exported one. </text:p>
      <text:p text:style-name="Standard"/>
      <text:list xml:id="list412371300" text:style-name="L3">
        <text:list-item>
          <text:p text:style-name="P3">Creating a Custom Parser</text:p>
          <text:p text:style-name="P3"/>
        </text:list-item>
      </text:list>
      <text:list xml:id="list464905468" text:style-name="L1">
        <text:list-header>
          <text:p text:style-name="P1">First, click on the View Menu in the Projects view (the little triangle) then click “Manage Custom Parsers”</text:p>
          <text:p text:style-name="P1"><draw:frame text:anchor-type="paragraph" draw:z-index="6" draw:style-name="gr1" draw:text-style-name="P4" svg:width="6.8913in" svg:height="2.0976in" svg:x="0.0209in" svg:y="0.1043in"><draw:image xlink:href="Pictures/10000000000007800000043814A5CDFE.png" xlink:type="simple" xlink:show="embed" xlink:actuate="onLoad"><text:p/></draw:image></draw:frame> </text:p>
        </text:list-header>
      </text:list>
      <text:p text:style-name="Standard"><text:tab/>Then you see the list of custom parsers. From here you have the option to create a new parser, edit one or import/export one. </text:p>
      <text:p text:style-name="Standard"><draw:frame draw:style-name="fr1" draw:name="graphics7" text:anchor-type="paragraph" svg:x="1.702in" svg:y="0.1811in" svg:width="3.1252in" svg:height="3.7398in" draw:z-index="7"><draw:image xlink:href="Pictures/100000000000012C00000167B18C67F6.png" xlink:type="simple" xlink:show="embed" xlink:actuate="onLoad"/></draw:frame><text:tab/></text:p>
      <text:p text:style-name="Standard"/>
      <text:p text:style-name="Standard"><text:soft-page-break/></text:p>
      <text:p text:style-name="Standard"><text:tab/>The Edit (or new) screen looks like this:</text:p>
      <text:p text:style-name="Standard"/>
      <text:p text:style-name="Standard"><draw:frame draw:style-name="fr2" draw:name="graphics8" text:anchor-type="paragraph" svg:width="6.9252in" svg:height="8.5283in" draw:z-index="8"><draw:image xlink:href="Pictures/100000000000034A0000040D97869FC9.png" xlink:type="simple" xlink:show="embed" xlink:actuate="onLoad"/></draw:frame></text:p>
      <text:p text:style-name="Standard"><text:soft-page-break/>3. Compatible Views </text:p>
      <text:p text:style-name="Standard"/>
      <text:p text:style-name="Standard"><text:tab/>i) Most of the interesting views in the TMF plugin are LTTng binary-trace-file specific. There are a few, however, that can be used with the custom parsed trace files: </text:p>
      <text:p text:style-name="Standard"/>
      <text:p text:style-name="Standard"><text:tab/><text:tab/>a) TMF &gt; Projects </text:p>
      <text:p text:style-name="Standard"><text:tab/><text:tab/><text:tab/>Customized view of imported traces, able to access "Manage Custom Parsers" <text:tab/><text:tab/><text:tab/><text:tab/>page </text:p>
      <text:p text:style-name="Standard"/>
      <text:p text:style-name="Standard"><draw:frame draw:style-name="fr3" draw:name="graphics1" text:anchor-type="paragraph" svg:width="6.9252in" svg:height="2.689in" draw:z-index="0"><draw:image xlink:href="Pictures/10000000000003570000014CFA96A694.png" xlink:type="simple" xlink:show="embed" xlink:actuate="onLoad"/></draw:frame></text:p>
      <text:p text:style-name="Standard"><text:tab/><text:tab/>b) TMF &gt; Events </text:p>
      <text:p text:style-name="Standard"><text:tab/><text:tab/><text:tab/>List of parsed events including Time-stamp, Source, Type, File and Content fields</text:p>
      <text:p text:style-name="Standard"/>
      <text:p text:style-name="Standard"><draw:frame draw:style-name="fr3" draw:name="graphics2" text:anchor-type="paragraph" svg:width="6.9252in" svg:height="2.6827in" draw:z-index="1"><draw:image xlink:href="Pictures/10000000000003590000014C05E9B1E5.png" xlink:type="simple" xlink:show="embed" xlink:actuate="onLoad"/></draw:frame> </text:p>
      <text:p text:style-name="Standard"><text:tab/><text:tab/></text:p>
      <text:p text:style-name="Standard"/>
      <text:p text:style-name="Standard"/>
      <text:p text:style-name="Standard"/>
      <text:p text:style-name="Standard"/>
      <text:p text:style-name="Standard"/>
      <text:p text:style-name="Standard"><text:soft-page-break/></text:p>
      <text:p text:style-name="Standard"><text:tab/><text:tab/>c) TMF &gt; Colors </text:p>
      <text:p text:style-name="Standard"><text:tab/><text:tab/><text:tab/>Provides colorization of trace events based on filters </text:p>
      <text:p text:style-name="Standard"/>
      <text:p text:style-name="Standard"><draw:frame draw:style-name="fr3" draw:name="graphics3" text:anchor-type="paragraph" svg:width="6.9252in" svg:height="5.1898in" draw:z-index="2"><draw:image xlink:href="Pictures/1000000000000356000002809D7A6CF8.png" xlink:type="simple" xlink:show="embed" xlink:actuate="onLoad"/></draw:frame><draw:frame draw:style-name="fr1" draw:name="graphics4" text:anchor-type="paragraph" svg:x="0.802in" svg:y="5.189in" svg:width="5.2398in" svg:height="2.5626in" draw:z-index="3"><draw:image xlink:href="Pictures/10000000000001F7000000F6605B40E0.png" xlink:type="simple" xlink:show="embed" xlink:actuate="onLoad"/></draw:frame></text:p>
      <text:p text:style-name="Standard"><text:tab/><text:tab/></text:p>
      <text:p text:style-name="Standard"/>
      <text:p text:style-name="Standard"/>
      <text:p text:style-name="Standard"><text:soft-page-break/><text:tab/><text:tab/></text:p>
      <text:p text:style-name="Standard"><text:tab/><text:tab/>d) TMF &gt; Time Chart </text:p>
      <text:p text:style-name="Standard"><text:tab/><text:tab/><text:tab/>Provides a simple graphical timeline of events </text:p>
      <text:p text:style-name="Standard"><text:tab/><text:tab/><text:tab/></text:p>
      <text:p text:style-name="Standard"><draw:frame draw:style-name="fr3" draw:name="graphics5" text:anchor-type="paragraph" svg:width="6.9252in" svg:height="2.6984in" draw:z-index="4"><draw:image xlink:href="Pictures/10000000000003590000014E245FBBFD.png" xlink:type="simple" xlink:show="embed" xlink:actuate="onLoad"/></draw:frame></text:p>
      <text:p text:style-name="Standard"><text:tab/><text:tab/>e) Tracefile view (no name, just name of file) </text:p>
      <text:p text:style-name="Standard"><text:tab/><text:tab/><text:tab/>Parsed list of elements presented in the columns specified by the custom parser, <text:tab/><text:tab/><text:tab/><text:tab/>with the ability to search and filter </text:p>
      <text:p text:style-name="Standard"/>
      <text:p text:style-name="Standard"><draw:frame draw:style-name="fr3" draw:name="graphics6" text:anchor-type="paragraph" svg:width="6.9252in" svg:height="4.7516in" draw:z-index="5"><draw:image xlink:href="Pictures/10000000000003560000024AAEA5F958.png" xlink:type="simple" xlink:show="embed" xlink:actuate="onLoad"/></draw:frame></text:p>
      <text:p text:style-name="Standard"><text:soft-page-break/></text:p>
      <text:p text:style-name="Standard"><text:tab/>ii) The LTTng-only views that are not compatible with the custom parsed trace file include: </text:p>
      <text:p text:style-name="Standard"><text:tab/> </text:p>
      <text:p text:style-name="Standard"><text:tab/><text:tab/>a) LTTng &gt; Control </text:p>
      <text:p text:style-name="Standard"><text:tab/><text:tab/>b) LTTng &gt; Control Flow </text:p>
      <text:p text:style-name="Standard"><text:tab/><text:tab/>c) LTTng &gt; Events </text:p>
      <text:p text:style-name="Standard"><text:tab/><text:tab/>d) LTTng &gt; Histogram </text:p>
      <text:p text:style-name="Standard"><text:tab/><text:tab/>e) LTTng &gt; Projects </text:p>
      <text:p text:style-name="Standard"><text:tab/><text:tab/>f) LTTng &gt; Resources </text:p>
      <text:p text:style-name="Standard"><text:tab/><text:tab/>g) LTTng &gt; Statistics </text:p>
      <text:p text:style-name="Standard"><text:tab/><text:tab/>h) LTTng &gt; Time Frame </text:p>
      <text:p text:style-name="Standard"/>
      <text:p text:style-name="Standard">4. Importing/Exporting Custom Parsers</text:p>
      <text:p text:style-name="Standard"><text:tab/></text:p>
      <text:p text:style-name="Standard"><text:tab/>Under the Manage Custom Parsers menu, there is the option to import and export custom parsers. The export feature creates an XML file that can then be imported using the import feature. It <text:s/>will then add it to the list of custom parsers, overwriting if there already exists one with the same name. This feature would let someone create a parser for a specific SystemTap script, and potentially ship it with the <text:s/>distribution. One could also create multiple custom parsers for many different scripts. <text:s/></text:p>
      <text:p text:style-name="Standard"/>
      <text:p text:style-name="Standard">5. Conclusion</text:p>
      <text:p text:style-name="Standard"><text:tab/> </text:p>
      <text:p text:style-name="Standard"><text:tab/>The LTTng TMF Eclipse plugin custom text parser is still quite buggy. There were numerous bugs I had to fix, with the help of Patrick Tassé (Ericsson), to be able to run the custom parser creator wizard. Even with those fixed, there are still many others causing problems. For example, often after using the plugin for a while, it will become unresponsive and require a relaunch. Also, sometimes certain menu items disable by themselves as the mouse hovers over them, which makes the difficult to rely on. </text:p>
      <text:p text:style-name="Standard"><text:tab/>The ability of the specific TMF views are clean and simple – they present the tracefile in a parsed column view, and provide very basic searching, filtering and timeline viewing functionality. </text:p>
      <text:p text:style-name="Standard"><text:tab/>Overall, in its current state, I'm not convinced that this plugin is stable enough to rely on for parsing output from SystemTap.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grddl:transformation="http://docs.oasis-open.org/office/1.2/xslt/odf2rdf.xsl">
  <office:font-face-decls>
    <style:font-face style:name="Lohit Devanagari1" svg:font-family="'Lohit Devanagari'"/>
    <style:font-face style:name="Liberation Sans1" svg:font-family="'Liberation Sans'" style:font-family-generic="roman" style:font-pitch="variable"/>
    <style:font-face style:name="Liberation Serif" svg:font-family="'Liberation Serif'"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WenQuanYi Zen Hei" svg:font-family="'WenQuanYi Zen Hei'" style:font-family-generic="system" style:font-pitch="variable"/>
  </office:font-face-decls>
  <office:styles>
    <style:default-style style:family="graphic">
      <style:graphic-properties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WenQuanYi Zen Hei"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Liberation Sans" fo:font-size="14pt" style:font-name-asian="WenQuanYi Zen Hei" style:font-size-asian="14pt" style:font-name-complex="Lohit Devanagar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Numbering_20_Symbols" style:display-name="Numbering Symbols" style:family="text"/>
    <style:style style:name="Graphics"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Chris Meek</meta:initial-creator>
    <meta:creation-date>2011-06-10T11:12:12</meta:creation-date>
    <dc:date>2011-06-17T13:49:07</dc:date>
    <dc:creator>Chris Meek</dc:creator>
    <meta:editing-duration>PT4H27M11S</meta:editing-duration>
    <meta:editing-cycles>4</meta:editing-cycles>
    <meta:generator>LibreOffice/3.3$Unix LibreOffice_project/330m19$Build-202</meta:generator>
    <meta:document-statistic meta:table-count="0" meta:image-count="8" meta:object-count="0" meta:page-count="6" meta:paragraph-count="44" meta:word-count="504" meta:character-count="3046"/>
  </office:meta>
</office:document-meta>
</file>